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style:font-weight-complex="bold" fo:color="#000000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ableColumn11" style:family="table-column">
      <style:table-column-properties style:column-width="1.759in" style:use-optimal-column-width="false"/>
    </style:style>
    <style:style style:name="TableColumn12" style:family="table-column">
      <style:table-column-properties style:column-width="1.759in" style:use-optimal-column-width="false"/>
    </style:style>
    <style:style style:name="TableColumn13" style:family="table-column">
      <style:table-column-properties style:column-width="1.759in" style:use-optimal-column-width="false"/>
    </style:style>
    <style:style style:name="TableColumn14" style:family="table-column">
      <style:table-column-properties style:column-width="1.759in" style:use-optimal-column-width="false"/>
    </style:style>
    <style:style style:name="Table10" style:family="table">
      <style:table-properties style:width="7.0361in" fo:margin-left="0in" table:align="center"/>
    </style:style>
    <style:style style:name="TableRow15" style:family="table-row">
      <style:table-row-properties style:min-row-height="0.3652in" style:use-optimal-row-height="false"/>
    </style:style>
    <style:style style:name="TableCell16" style:family="table-cell">
      <style:table-cell-properties fo:border-top="0.0208in solid #000000" fo:border-left="0.0208in solid #000000" fo:border-bottom="0.0104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6pt" style:font-size-asian="16pt"/>
    </style:style>
    <style:style style:name="TableRow18" style:family="table-row">
      <style:table-row-properties style:min-row-height="1.277in" style:use-optimal-row-height="false"/>
    </style:style>
    <style:style style:name="TableCell1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line-height="0.4166in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8" style:parent-style-name="內文" style:family="paragraph">
      <style:paragraph-properties fo:line-height="0.4166in" fo:margin-right="0.1763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line-height="0.4166in" fo:margin-right="0.1763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line-height="0.4166in" fo:margin-right="0.1763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4.618in" style:use-optimal-row-height="false"/>
    </style:style>
    <style:style style:name="TableCell36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37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38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39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4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41" style:parent-style-name="內文" style:family="paragraph">
      <style:text-properties style:font-name="標楷體" style:font-name-asian="標楷體" style:font-weight-complex="bold"/>
    </style:style>
    <style:style style:name="TableRow42" style:family="table-row">
      <style:table-row-properties style:min-row-height="1.4631in" style:use-optimal-row-height="false"/>
    </style:style>
    <style:style style:name="TableCell43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line-height="0.2777in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5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54" style:parent-style-name="內文" style:family="paragraph">
      <style:paragraph-properties fo:line-height="0.2777in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line-height="0.2777in"/>
    </style:style>
    <style:style style:name="T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1847in" style:use-optimal-row-height="false"/>
    </style:style>
    <style:style style:name="TableCell76" style:family="table-cell">
      <style:table-cell-properties fo:border-top="0.0208in solid #000000" fo:border-left="0.0208in solid #000000" fo:border-bottom="0.0069in dotte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3055in"/>
      <style:text-properties style:font-name-asian="標楷體" fo:font-weight="bold" style:font-weight-asian="bold" fo:font-size="14pt" style:font-size-asian="14pt" style:font-size-complex="14pt"/>
    </style:style>
    <style:style style:name="TableRow78" style:family="table-row">
      <style:table-row-properties style:min-row-height="0.1847in" style:use-optimal-row-height="false"/>
    </style:style>
    <style:style style:name="TableCell79" style:family="table-cell">
      <style:table-cell-properties fo:border-top="0.0069in dotted #000000" fo:border-left="0.0208in solid #000000" fo:border-bottom="0.0069in dotted #000000" fo:border-right="0.0069in dotted #000000" fo:background-color="#FFFFFF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start" fo:line-height="0.3055in"/>
      <style:text-properties style:font-name-asian="標楷體" fo:font-size="14pt" style:font-size-asian="14pt" style:font-size-complex="14pt"/>
    </style:style>
    <style:style style:name="TableCell81" style:family="table-cell">
      <style:table-cell-properties fo:border="0.0069in dotted #000000" fo:background-color="#FFFFFF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start" fo:line-height="0.3055in"/>
      <style:text-properties style:font-name-asian="標楷體" fo:font-size="14pt" style:font-size-asian="14pt" style:font-size-complex="14pt"/>
    </style:style>
    <style:style style:name="TableCell83" style:family="table-cell">
      <style:table-cell-properties fo:border="0.0069in dotted #000000" fo:background-color="#FFFFFF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start" fo:line-height="0.3055in"/>
      <style:text-properties style:font-name-asian="標楷體" fo:font-size="14pt" style:font-size-asian="14pt" style:font-size-complex="14pt"/>
    </style:style>
    <style:style style:name="TableCell85" style:family="table-cell">
      <style:table-cell-properties fo:border-top="0.0069in dotted #000000" fo:border-left="0.0069in dotted #000000" fo:border-bottom="0.0069in dotte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start" fo:line-height="0.3055in"/>
      <style:text-properties style:font-name-asian="標楷體" fo:font-size="14pt" style:font-size-asian="14pt" style:font-size-complex="14pt"/>
    </style:style>
    <style:style style:name="TableRow87" style:family="table-row">
      <style:table-row-properties style:min-row-height="1.218in" style:use-optimal-row-height="false"/>
    </style:style>
    <style:style style:name="TableCell88" style:family="table-cell">
      <style:table-cell-properties fo:border-top="0.0069in dotted #000000" fo:border-left="0.0208in soli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6pt" style:font-size-asian="16pt"/>
    </style:style>
    <style:style style:name="TableCell90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6pt" style:font-size-asian="16pt"/>
    </style:style>
    <style:style style:name="TableCell92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6pt" style:font-size-asian="16pt"/>
    </style:style>
    <style:style style:name="TableCell94" style:family="table-cell">
      <style:table-cell-properties fo:border-top="0.0069in dotted #000000" fo:border-left="0.0069in dotte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6pt" style:font-size-asian="16pt"/>
    </style:style>
    <style:style style:name="P96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臺中市政府</text:span><text:span text:style-name="T3">經濟發展局</text:span><text:span text:style-name="T4">ooo</text:span><text:span text:style-name="T5">年度</text:span><text:span text:style-name="T6">差勤系統</text:span><text:span text:style-name="T7">差假維護</text:span><text:span text:style-name="T8">申請</text:span><text:span text:style-name="T9">單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4">
            <text:p text:style-name="P17">需求單位填寫</text:p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4">
            <text:p text:style-name="P20"><text:span text:style-name="T21">軟體</text:span><text:span text:style-name="T22">/</text:span><text:span text:style-name="T23">系統名稱</text:span><text:span text:style-name="T24"><text:s/></text:span><text:span text:style-name="T25">:</text:span><text:span text:style-name="T26"><text:s/></text:span><text:span text:style-name="T27">差勤及費用請領表單系統WebITR</text:span></text:p>
            <text:p text:style-name="P28">科(室)及股別<text:s/>:<text:s/></text:p>
            <text:p text:style-name="P29">申請人<text:s/>：<text:s/></text:p>
            <text:p text:style-name="P30"><text:span text:style-name="T31">聯絡分機</text:span><text:span text:style-name="T32"><text:s/></text:span><text:span text:style-name="T33">：</text:span><text:span text:style-name="T34"><text:s/></text:span></text:p>
          </table:table-cell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4">
            <text:p text:style-name="內文"><text:span text:style-name="T37">申請後台維護</text:span><text:span text:style-name="T38">項目說明</text:span><text:span text:style-name="T39">：</text:span><text:span text:style-name="T40"><text:s/></text:span></text:p>
            <text:p text:style-name="P41"/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4">
            <text:p text:style-name="P44"><text:span text:style-name="T45">註</text:span><text:span text:style-name="T46">1</text:span><text:span text:style-name="T47">：</text:span><text:span text:style-name="T48">約用人員、行政助理、業務助理</text:span><text:span text:style-name="T49">請送</text:span><text:span text:style-name="T50">秘書室</text:span><text:span text:style-name="T51">辦理。</text:span></text:p>
            <text:p text:style-name="P52">註2：如發現系統顯示刷卡不一致，但有上下班卡，請電洽人事室。</text:p>
            <text:p text:style-name="P53">註3：忘刷卡或刷錯卡別，請自行處理。</text:p>
            <text:p text:style-name="P54"><text:span text:style-name="T55"><text:s text:c="6"/></text:span><text:span text:style-name="T56">步驟</text:span><text:span text:style-name="T57">：差勤系統首頁右邊週曆，找尋需修正的日期</text:span><text:span text:style-name="T58">＞點選</text:span><text:span text:style-name="T59">刷卡不一致</text:span><text:span text:style-name="T60">＞</text:span></text:p>
            <text:p text:style-name="P61"><text:span text:style-name="T62">　　　　　</text:span><text:span text:style-name="T63"><text:s text:c="2"/></text:span><text:span text:style-name="T64">點選</text:span><text:span text:style-name="T65">我</text:span><text:span text:style-name="T66">忘刷</text:span><text:span text:style-name="T67">了</text:span><text:span text:style-name="T68">/</text:span><text:span text:style-name="T69">我刷錯了</text:span><text:span text:style-name="T70">＞直接在</text:span><text:span text:style-name="T71">上/</text:span><text:span text:style-name="T72">下班卡欄位操作按</text:span><text:span text:style-name="T73">修改</text:span><text:span text:style-name="T74">即可。</text:span>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單位主管決行</text:p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申請人</text:p>
          </table:table-cell>
          <table:table-cell table:style-name="TableCell81">
            <text:p text:style-name="P82">單位主管</text:p>
          </table:table-cell>
          <table:table-cell table:style-name="TableCell83">
            <text:p text:style-name="P84">權管單位</text:p>
          </table:table-cell>
          <table:table-cell table:style-name="TableCell85">
            <text:p text:style-name="P86">機關首長</text:p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</table:table>
      <text:p text:style-name="P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碼" style:display-name="頁碼" style:family="text">
      <style:text-properties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5909in" fo:margin-bottom="0.1972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中市政府</dc:title>
    <dc:subject/>
    <meta:initial-creator>tccg</meta:initial-creator>
    <dc:creator>徐婉庭</dc:creator>
    <meta:creation-date>2026-08-06T02:24:00Z</meta:creation-date>
    <dc:date>2026-08-06T02:24:00Z</dc:date>
    <meta:print-date>2022-08-25T01:5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3" meta:character-count="291" meta:row-count="2" meta:non-whitespace-character-count="249"/>
  </office:meta>
</office:document-meta>
</file>